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зентация-повести-аномального-места-состоится-в-библиотеке-на-чистова"/>Презентация «Повести аномального места» состоится в библиотеке на Чистова<text:bookmark-end text:name="презентация-повести-аномального-места-состоится-в-библиотеке-на-чистова"/></text:h>
      <text:p text:style-name="First_20_paragraph">10.05.2016</text:p>
      <text:p text:style-name="Text_20_body">Книгу представит автор Елена Воронова в библиотеке № 127.<text:line-break/><text:line-break/>Как сообщает Централизованная библиотечная система ЮВАО, презентация начнется 18 мая в 18:00 по адресу: ул. Чистова д.15/15.<text:line-break/><text:line-break/>Елена Воронова - писатель, поэтесса, певица, художник, член Союза писателей России, Международной Ассоциации Граждан Искусств (М.А.Г.И.), лауреат международного вокального фестиваля-конкурса «Славянская Звезда».<text:line-break/><text:line-break/>В 2004 году она начала писать прозу и поэзию в жанрах эзотерика, фантастика и мистика.</text:p>
      <text:p text:style-name="Text_20_body"><text:line-break/></text:p>
      <text:p text:style-name="Text_20_body">Адрес страницы: <text:a xlink:type="simple" xlink:href="http://tekstilschiky.mos.ru/presscenter/news/detail/2916437.html" office:name=""><text:span text:style-name="Definition">http://tekstilschiky.mos.ru/presscenter/news/detail/2916437.html</text:span></text:a></text:p>
      <text:p text:style-name="Text_20_body"><text:a xlink:type="simple" xlink:href="http://tekstilschiky.mos.ru" office:name=""><text:span text:style-name="Definition">Управа района Текстильщ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25:33Z</meta:creation-date>
    <dc:date>2023-05-30T19:25:33Z</dc:date>
  </office:meta>
</office:document-meta>
</file>